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4AC000003791CBEEDD9.jpg" manifest:media-type="image/jpeg"/>
  <manifest:file-entry manifest:full-path="Pictures/1000000000000459000002446144411C.jpg" manifest:media-type="image/jpeg"/>
  <manifest:file-entry manifest:full-path="Pictures/10000000000002D3000001C1913EB163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1.132cm" fo:min-width="11.315cm" loext:decorative="false"/>
      <style:paragraph-properties style:writing-mode="lr-tb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.289cm, 0.676cm, -0.036cm, 0.377cm)" draw:image-opacity="100%" style:mirror="none" loext:decorative="false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6.878cm" fo:min-width="9.688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fo:text-align="center"/>
      <style:text-properties fo:color="#c9211e" loext:opacity="100%" style:font-name="Calibri" fo:font-size="32pt" fo:font-style="normal" fo:font-weight="bold" style:font-weight-asian="bold" style:font-weight-complex="bold"/>
    </style:style>
    <style:style style:name="P3" style:family="paragraph">
      <loext:graphic-properties draw:fill="none"/>
      <style:paragraph-properties fo:text-align="center"/>
    </style:style>
    <style:style style:name="P4" style:family="paragraph">
      <loext:graphic-properties draw:fill="none" draw:fill-color="#ffffff"/>
      <style:paragraph-properties fo:text-align="center"/>
      <style:text-properties fo:color="#c9211e" loext:opacity="100%" style:font-name="Calibri" fo:font-size="32pt" fo:font-weight="bold" style:font-weight-asian="bold" style:font-weight-complex="bold"/>
    </style:style>
    <style:style style:name="P5" style:family="paragraph">
      <style:paragraph-properties fo:margin-top="0cm" fo:margin-bottom="0.199cm"/>
    </style:style>
    <style:style style:name="P6" style:family="paragraph">
      <loext:graphic-properties draw:fill="none" draw:fill-color="#ffffff"/>
      <style:text-properties style:font-name="Calibri" fo:font-size="15pt" fo:font-weight="bold" style:font-size-asian="14pt" style:font-name-complex="Calibri" style:font-size-complex="14pt" style:font-weight-complex="bold"/>
    </style:style>
    <style:style style:name="T1" style:family="text">
      <style:text-properties fo:font-variant="normal" fo:text-transform="none" fo:color="#c9211e" loext:opacity="100%" style:text-outline="false" style:text-line-through-style="none" style:text-line-through-type="none" style:font-name="Calibri" fo:font-size="32pt" fo:font-style="normal" fo:text-shadow="none" style:text-underline-style="none" fo:font-weight="bold" style:letter-kerning="true" style:font-name-asian="Microsoft YaHei" style:font-size-asian="18pt" style:font-style-asian="normal" style:font-weight-asian="bold" style:font-name-complex="Lucida Sans" style:font-size-complex="18pt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c9211e" loext:opacity="100%" style:font-name="Calibri" fo:font-size="32pt" fo:font-style="normal" fo:font-weight="bold" style:font-weight-asian="bold" style:font-weight-complex="bold"/>
    </style:style>
    <style:style style:name="T3" style:family="text">
      <style:text-properties fo:color="#c9211e" loext:opacity="100%" style:font-name="Calibri" fo:font-size="32pt" fo:font-weight="bold" style:font-weight-asian="bold" style:font-weight-complex="bold"/>
    </style:style>
    <style:style style:name="T4" style:family="text">
      <style:text-properties style:font-name="Calibri" fo:font-size="15pt" fo:font-weight="bold" style:font-size-asian="14pt" style:font-name-complex="Calibri" style:font-size-complex="14pt" style:font-weight-complex="bold"/>
    </style:style>
    <style:style style:name="T5" style:family="text">
      <style:text-properties style:font-name="Calibri" fo:font-size="15pt" style:font-size-asian="14pt" style:font-name-complex="Calibri" style:font-size-complex="1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2" draw:layer="layout" svg:width="11.815cm" svg:height="1.382cm" svg:x="8.943cm" svg:y="0.95cm">
          <draw:text-box>
            <text:p text:style-name="P1"><text:span text:style-name="T1">Typ A </text:span><text:span text:style-name="T2">Freihändler (200t)</text:span></text:p>
          </draw:text-box>
        </draw:frame>
        <draw:frame draw:style-name="gr2" draw:text-style-name="P3" draw:layer="layout" svg:width="28.567cm" svg:height="14.886cm" svg:x="0.567cm" svg:y="3.057cm">
          <draw:image xlink:href="Pictures/1000000000000459000002446144411C.jpg" xlink:type="simple" xlink:show="embed" xlink:actuate="onLoad" draw:mime-type="image/jpeg">
            <text:p/>
          </draw:image>
        </draw:frame>
      </draw:page>
      <draw:page draw:name="page2" draw:style-name="dp1" draw:master-page-name="Standard">
        <draw:frame draw:style-name="gr2" draw:text-style-name="P3" draw:layer="layout" svg:width="19.314cm" svg:height="14.356cm" svg:x="0.5cm" svg:y="2.594cm">
          <draw:image xlink:href="Pictures/10000000000004AC000003791CBEEDD9.jpg" xlink:type="simple" xlink:show="embed" xlink:actuate="onLoad" draw:mime-type="image/jpeg">
            <text:p/>
          </draw:image>
        </draw:frame>
        <draw:frame draw:style-name="gr1" draw:text-style-name="P4" draw:layer="layout" svg:width="11.815cm" svg:height="1.382cm" svg:x="8.943cm" svg:y="1.05cm">
          <draw:text-box>
            <text:p text:style-name="P1"><text:span text:style-name="T3">Typ A Freihändler (200t)</text:span></text:p>
          </draw:text-box>
        </draw:frame>
        <draw:frame draw:style-name="gr3" draw:text-style-name="P3" draw:layer="layout" svg:width="14.249cm" svg:height="9.249cm" svg:x="15.1cm" svg:y="11.4cm">
          <draw:image xlink:href="Pictures/10000000000002D3000001C1913EB163.jpg" xlink:type="simple" xlink:show="embed" xlink:actuate="onLoad" draw:mime-type="image/jpeg">
            <text:p/>
          </draw:image>
        </draw:frame>
        <draw:frame draw:style-name="gr4" draw:text-style-name="P6" draw:layer="layout" svg:width="10.188cm" svg:height="7.657cm" svg:x="19.34cm" svg:y="2.871cm">
          <draw:text-box>
            <text:p><text:span text:style-name="T4">Typ A Freihändler (200t)</text:span></text:p>
            <text:p text:style-name="P5"><text:span text:style-name="T5">atmosphärentauglich</text:span><text:span text:style-name="T5"><text:line-break/></text:span><text:span text:style-name="T5">Rumpf=80, Panzerung=2,</text:span><text:span text:style-name="T5"><text:line-break/></text:span><text:span text:style-name="T5">Sprung=1, Manöver=1, Sensoren=–2,</text:span><text:span text:style-name="T5"><text:line-break/></text:span><text:span text:style-name="T5">Computer=0,</text:span><text:span text:style-name="T5"><text:line-break/></text:span><text:span text:style-name="T5">21t Treibstoff: 1x Sprung=1 &amp; 4 Wochen Flug,</text:span><text:span text:style-name="T5"><text:line-break/></text:span><text:span text:style-name="T5">Reaktor 75:</text:span><text:span text:style-name="T5"><text:tab/></text:span><text:span text:style-name="T5">40 Basis, 20 Manöver, 20 Sprung,</text:span><text:span text:style-name="T5"><text:line-break/></text:span><text:span text:style-name="T5"><text:tab/></text:span><text:span text:style-name="T5"><text:tab/></text:span><text:span text:style-name="T5">1 Sensoren</text:span><text:span text:style-name="T5"><text:line-break/></text:span><text:span text:style-name="T5">H2/H2O-Aufbereitung 20t/Tag</text:span><text:span text:style-name="T5"><text:line-break/></text:span><text:span text:style-name="T5">10 Kabinen, 20 Cryokapseln,</text:span><text:span text:style-name="T5"><text:line-break/></text:span><text:span text:style-name="T5">82t Frachtraum, Fracht-Kran,</text:span><text:span text:style-name="T5"><text:line-break/></text:span><text:span text:style-name="T5">Preis 46 MCr, Unterhalt 4 kCr/Monat,</text:span><text:span text:style-name="T5"><text:line-break/></text:span><text:span text:style-name="T5">Besatzung: Pilot, Astrogator, Ingenieur, Arzt,</text:span><text:span text:style-name="T5"><text:line-break/></text:span><text:span text:style-name="T5"><text:tab/></text:span><text:span text:style-name="T5">Steward (Minimum 1-2 Personen)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fo:font-weight="normal" style:font-name-asian="OpenSymbol" style:font-family-asian="OpenSymbol, 'Arial Unicode MS'" style:font-charset-asian="x-symbol" style:font-name-complex="OpenSymbol" style:font-family-complex="OpenSymbol, 'Arial Unicode MS'" style:font-charset-complex="x-symbol" style:font-weight-complex="norma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1" fo:font-family="Calibri" style:font-family-generic="swiss" fo:font-size="12pt" fo:language="de" fo:country="DE" style:font-name-asian="NSimSun" style:font-family-asian="NSimSun" style:font-size-asian="12pt" style:language-asian="ja" style:country-asian="JP" style:font-name-complex="Calibri1" style:font-family-complex="Calibri" style:font-family-generic-complex="swiss" style:font-size-complex="12pt" style:language-complex="hi" style:country-complex="IN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1" fo:font-family="Calibri" style:font-family-generic="swiss" fo:font-size="12pt" fo:font-style="italic" style:font-name-asian="NSimSun" style:font-family-asian="NSimSun" style:font-size-asian="12pt" style:font-style-asian="italic" style:font-name-complex="Calibri1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1" fo:font-family="Calibri" style:font-family-generic="swiss" fo:font-size="14pt" style:font-name-asian="Microsoft YaHei1" style:font-family-asian="'Microsoft YaHei'" style:font-name-complex="Calibri1" style:font-family-complex="Calibri" style:font-family-generic-complex="swiss" style:font-size-complex="14pt"/>
    </style:style>
  </office:styles>
  <office:automatic-styles>
    <style:page-layout style:name="PM0">
      <style:page-layout-properties fo:margin-top="0.5cm" fo:margin-bottom="0.5cm" fo:margin-left="0.5cm" fo:margin-right="0.5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07-11T10:19:50.283131900</meta:creation-date>
    <dc:date>2026-09-08T12:35:22.694676300</dc:date>
    <meta:editing-duration>PT6H52M2S</meta:editing-duration>
    <meta:editing-cycles>76</meta:editing-cycles>
    <meta:generator>LibreOffice/26.2.1.2$Windows_X86_64 LibreOffice_project/620$Build-2</meta:generator>
    <meta:print-date>2025-12-05T18:04:37.735715200</meta:print-date>
    <meta:printed-by>PDF-Dateien</meta:printed-by>
    <meta:document-statistic meta:object-count="6"/>
  </office:meta>
</office:document-meta>
</file>